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38078ed57f04923af78c6a8e2cd4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lcome"/><text:bookmark-start text:name="__RefHeading___welcome_to_fabric-formed_concrete_1"/><text:bookmark-start text:name="welcome_to_fabric-formed_concrete"/>Welcome to Fabric-Formed Concrete<text:bookmark-end text:name="__RefHeading___welcome_to_fabric-formed_concrete_1"/><text:bookmark-end text:name="welcome_to_fabric-formed_concrete"/></text:h>
      <text:p text:style-name="Plugin_DivAlign2_Justify"><text:a xlink:type="simple" xlink:href="http://www.fabwiki.fabric-formedconcrete.com" text:style-name="Internet_20_link" text:visited-style-name="Visited_20_Internet_20_Link">www.fabwiki.fabric-formedconcrete.com</text:a><text:a xlink:type="simple" xlink:href="mailto:webmaster@fabric-formedconcrete.com" text:style-name="Internet_20_link" text:visited-style-name="Visited_20_Internet_20_Link">webmaster@fabric-formedconcrete.com</text:a></text:p>
      <text:p text:style-name="Text_20_body"><text:line-break/></text:p>
      <text:p text:style-name="Text_20_body"><draw:frame draw:style-name="mediacenter" draw:name="0" text:anchor-type="paragraph" draw:z-index="0" svg:width="10.583333333333cm" svg:height="5.2916666666667cm"><draw:image xlink:href="Pictures/bd38078ed57f04923af78c6a8e2cd4bd.png" xlink:type="simple" xlink:show="embed" xlink:actuate="onLoad"/></draw:frame></text:p>
      <text:p text:style-name="Text_20_body"><text:line-break/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history_and_background_3"/><text:bookmark-start text:name="history_and_background"/>History and Background<text:bookmark-end text:name="__RefHeading___history_and_background_3"/><text:bookmark-end text:name="history_and_background"/></text:h>
      <text:p text:style-name="Plugin_DivAlign2_Justify"><text:a xlink:type="simple" xlink:href="https://fabric-formedconcrete.com/doku.php?id=fabformwiki:projects:architectural:architectural_projects" text:style-name="Internet_20_link" text:visited-style-name="Visited_20_Internet_20_Link">Miguel Fisac</text:a><text:a xlink:type="simple" xlink:href="https://fabric-formedconcrete.com/doku.php?id=fabformwiki:projects:architectural:architectural_projects" text:style-name="Internet_20_link" text:visited-style-name="Visited_20_Internet_20_Link">Kenzo Unno</text:a><text:a xlink:type="simple" xlink:href="https://fabric-formedconcrete.com/doku.php?id=fabformwiki:projects:architectural:architectural_projects" text:style-name="Internet_20_link" text:visited-style-name="Visited_20_Internet_20_Link">Sandy Lawton</text:a></text:p>
      <text:p text:style-name="Plugin_DivAlign2_Justify"><text:a xlink:type="simple" xlink:href="https://fabric-formedconcrete.com/doku.php?id=fabformwiki:research:formwork_applications" text:style-name="Internet_20_link" text:visited-style-name="Visited_20_Internet_20_Link">Fab-Form Industries, Ltd.</text:a></text:p>
      <text:p text:style-name="Plugin_DivAlign2_Justify"><text:a xlink:type="simple" xlink:href="https://fabric-formedconcrete.com/doku.php?id=fabformwiki:research:research_efforts" text:style-name="Internet_20_link" text:visited-style-name="Visited_20_Internet_20_Link">Centre for Architectural Structures and Technology (C.A.S.T.)</text:a><text:span text:style-name="Strong_20_Emphasis"><text:span text:style-name="Emphasis">“the knowledge base”</text:span></text:span></text:p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Plugin_DivAlign2_Justify"><text:span text:style-name="Emphasis">Concrete International</text:span><text:line-break/><text:span text:style-name="Emphasis">Concrete International</text:span></text:p>
      <text:h text:style-name="Heading_20_2" text:outline-level="2"><text:bookmark-start text:name="__RefHeading___external_links_5"/><text:bookmark-start text:name="external_links"/>External Links<text:bookmark-end text:name="__RefHeading___external_links_5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17::03:54</meta:creation-date>
    <dc:creator>Generated</dc:creator>
    <dc:date>2026-08-21T17::03:54</dc:date>
    <dc:language>en-US</dc:language>
    <meta:editing-cycles>1</meta:editing-cycles>
    <meta:editing-duration>PT0S</meta:editing-duration>
    <dc:title>welcome</dc:title>
  </office:meta>
</office:document-meta>
</file>