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3acd5f282f034df9fa0708af538e49.jpg"/>
  <manifest:file-entry manifest:media-type="image/jpeg" manifest:full-path="Pictures/48998be2e4bf5e53380fb159bc5f4403.jpg"/>
  <manifest:file-entry manifest:media-type="image/jpeg" manifest:full-path="Pictures/d7ba7680cc6d0efeb68c36e7d97ecfef.jpg"/>
  <manifest:file-entry manifest:media-type="image/jpeg" manifest:full-path="Pictures/7049b40222df1610c7f0874ac97324ba.jpg"/>
  <manifest:file-entry manifest:media-type="image/jpeg" manifest:full-path="Pictures/3e1bd9c3dd6e6a571f7b1d516b77c720.jpg"/>
  <manifest:file-entry manifest:media-type="image/jpeg" manifest:full-path="Pictures/706c5ddb17022fa30c173d4ead6cfc4c.jpg"/>
  <manifest:file-entry manifest:media-type="image/jpeg" manifest:full-path="Pictures/23e97df8bc087c6ecc1b36f114a04904.jpg"/>
  <manifest:file-entry manifest:media-type="image/jpeg" manifest:full-path="Pictures/1507253346d481b815e16db348a00b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formwiki:research:canada:delijani" text:style-name="Internet_20_link" text:visited-style-name="Visited_20_Internet_20_Link">BACK TO MAIN TOC</text:a></text:span></text:p>
      <text:h text:style-name="Heading_20_1" text:outline-level="1"><text:bookmark text:name="fabformwiki:research:canada:delijani:chapter_1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0" svg:width="27.093333333333cm" style:rel-width="100%" svg:height="20.293541666667cm" style:rel-height="scale"><draw:image xlink:href="Pictures/cc3acd5f282f034df9fa0708af538e4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" svg:width="27.093333333333cm" style:rel-width="100%" svg:height="20.32cm" style:rel-height="scale"><draw:image xlink:href="Pictures/48998be2e4bf5e53380fb159bc5f4403.jpg" xlink:type="simple" xlink:show="embed" xlink:actuate="onLoad"/></draw:frame>Array</text:p></draw:text-box></draw:frame></text:p>
      <text:p text:style-name="Plugin_DivAlign2_Justify"><text:span text:style-name="sup">th</text:span></text:p>
      <text:h text:style-name="Heading_20_3" text:outline-level="3"><text:bookmark-start text:name="__RefHeading___background_and_history_2"/><text:bookmark-start text:name="background_and_history"/>Background and History<text:bookmark-end text:name="__RefHeading___background_and_history_2"/><text:bookmark-end text:name="background_and_history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" svg:width="27.093333333333cm" style:rel-width="100%" svg:height="20.0025cm" style:rel-height="scale"><draw:image xlink:href="Pictures/d7ba7680cc6d0efeb68c36e7d97ecfef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3" svg:width="26.035cm" style:rel-width="100%" svg:height="26.035cm" style:rel-height="scale"><draw:image xlink:href="Pictures/7049b40222df1610c7f0874ac97324ba.jpg" xlink:type="simple" xlink:show="embed" xlink:actuate="onLoad"/></draw:frame>Array</text:p></draw:text-box></draw:frame><draw:frame draw:style-name="media" draw:name="Array Legend" text:anchor-type="as-char" draw:z-index="0" svg:width="24.632708333333cm" style:rel-width="100%"><draw:text-box><text:p text:style-name="legendcenter"><draw:frame draw:style-name="media" draw:name="Array" text:anchor-type="as-char" draw:z-index="4" svg:width="24.632708333333cm" style:rel-width="100%" svg:height="19.949583333333cm" style:rel-height="scale"><draw:image xlink:href="Pictures/3e1bd9c3dd6e6a571f7b1d516b77c720.jpg" xlink:type="simple" xlink:show="embed" xlink:actuate="onLoad"/></draw:frame>Array</text:p></draw:text-box></draw:frame></text:p>
      <text:p text:style-name="Plugin_DivAlign2_Justify"><text:a xlink:type="simple" xlink:href="http://www.fab-form.com" text:style-name="Internet_20_link" text:visited-style-name="Visited_20_Internet_20_Link">www.fab-form.com</text:a></text:p>
      <text:h text:style-name="Heading_20_4" text:outline-level="4"><text:bookmark-start text:name="__RefHeading___previous_studies_using_permeable_rigid_formwork_3"/><text:bookmark-start text:name="previous_studies_using_permeable_rigid_formwork"/>Previous Studies Using Permeable Rigid Formwork<text:bookmark-end text:name="__RefHeading___previous_studies_using_permeable_rigid_formwork_3"/><text:bookmark-end text:name="previous_studies_using_permeable_rigid_formwork"/></text:h>
      <text:h text:style-name="Heading_20_4" text:outline-level="4"><text:bookmark-start text:name="__RefHeading___previous_studies_using_fabric_formwork_4"/><text:bookmark-start text:name="previous_studies_using_fabric_formwork"/>Previous Studies Using Fabric Formwork<text:bookmark-end text:name="__RefHeading___previous_studies_using_fabric_formwork_4"/><text:bookmark-end text:name="previous_studies_using_fabric_formwork"/></text:h>
      <text:p text:style-name="Text_20_body"><draw:frame draw:style-name="media" draw:name="Table 1: Previous studies using permeable fabric formwork Legend" text:anchor-type="as-char" draw:z-index="0" svg:width="18.520833333333cm" style:rel-width="100%"><draw:text-box><text:p text:style-name="legendcenter"><draw:frame draw:style-name="media" draw:name="Table 1: Previous studies using permeable fabric formwork" text:anchor-type="as-char" draw:z-index="5" svg:width="18.520833333333cm" style:rel-width="100%" svg:height="7.9375cm" style:rel-height="scale"><draw:image xlink:href="Pictures/706c5ddb17022fa30c173d4ead6cfc4c.jpg" xlink:type="simple" xlink:show="embed" xlink:actuate="onLoad"/></draw:frame>Table 1: Previous studies using permeable fabric formwork</text:p></draw:text-box></draw:frame></text:p>
      <text:p text:style-name="Plugin_DivAlign2_Justify"><text:span text:style-name="sup">-3</text:span></text:p>
      <text:h text:style-name="Heading_20_3" text:outline-level="3"><text:bookmark-start text:name="__RefHeading___objectives_and_scope_5"/><text:bookmark-start text:name="objectives_and_scope"/>Objectives and Scope<text:bookmark-end text:name="__RefHeading___objectives_and_scope_5"/><text:bookmark-end text:name="objectives_and_scope"/></text:h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Cement:</text:span><text:line-break/></text:p>
        </text:list-item>
        <text:list-item>
          <text:p text:style-name="List_20_1_Content"> <text:span text:style-name="Strong_20_Emphasis">Fine aggregate (Sand):</text:span></text:p>
        </text:list-item>
        <text:list-item>
          <text:p text:style-name="List_20_1_Content_Last"> <text:span text:style-name="Strong_20_Emphasis">Coarse aggregate:</text:span><text:line-break/></text:p>
        </text:list-item>
      </text:list>
      <text:p text:style-name="Text_20_body"><text:line-break/></text:p>
      <text:p text:style-name="Text_20_body"><draw:frame draw:style-name="media" draw:name="Table 2: Mix design for normal concrete Legend" text:anchor-type="as-char" draw:z-index="0" svg:width="11.90625cm"><draw:text-box><text:p text:style-name="legendcenter"><draw:frame draw:style-name="media" draw:name="Table 2: Mix design for normal concrete" text:anchor-type="as-char" draw:z-index="6" svg:width="11.90625cm" svg:height="7.9375cm"><draw:image xlink:href="Pictures/23e97df8bc087c6ecc1b36f114a04904.jpg" xlink:type="simple" xlink:show="embed" xlink:actuate="onLoad"/></draw:frame>Table 2: Mix design for normal concrete</text:p></draw:text-box></draw:frame><draw:frame draw:style-name="media" draw:name="Table 3: Mix design for flyash concrete used Legend" text:anchor-type="as-char" draw:z-index="0" svg:width="10.583333333333cm"><draw:text-box><text:p text:style-name="legendcenter"><draw:frame draw:style-name="media" draw:name="Table 3: Mix design for flyash concrete used" text:anchor-type="as-char" draw:z-index="7" svg:width="10.583333333333cm" svg:height="7.9375cm"><draw:image xlink:href="Pictures/1507253346d481b815e16db348a00bf0.jpg" xlink:type="simple" xlink:show="embed" xlink:actuate="onLoad"/></draw:frame>Table 3: Mix design for flyash concrete used</text:p></draw:text-box></draw:frame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Construction and Geotechnical Engineering | Using Synthetic Fabrics.</text:span><text:line-break/>“”<text:span text:style-name="Emphasis">International Conference on Construction and Building Technology 2008</text:span><text:line-break/>“”<text:span text:style-name="Emphasis">First International Conference on Concrete and Development.</text:span><text:line-break/><text:span text:style-name="Emphasis">Use of Permeable Formwork in Placing and Curing Concrete.</text:span><text:line-break/>“”<text:span text:style-name="Emphasis">In Fabric Formwork</text:span><text:line-break/><text:span text:style-name="Emphasis">Miguel Fisac.</text:span><text:line-break/>“”<text:span text:style-name="Emphasis">Civil Engineering—ASCE,</text:span><text:line-break/>“”<text:span text:style-name="Emphasis">Concrete International,</text:span><text:line-break/>“”<text:span text:style-name="Emphasis">Arq,</text:span><text:line-break/><text:span text:style-name="Emphasis">The Centre for Architectural Structures and Technology.</text:span><text:a xlink:type="simple" xlink:href="http://www.umanitoba.ca/faculties/architecture/cast/" text:style-name="Internet_20_link" text:visited-style-name="Visited_20_Internet_20_Link">http://www.umanitoba.ca/faculties/architecture/cast/</text:a><text:line-break/><text:span text:style-name="Emphasis">International Society of Fabric Forming.</text:span><text:a xlink:type="simple" xlink:href="http://www.fabricforming.org/" text:style-name="Internet_20_link" text:visited-style-name="Visited_20_Internet_20_Link">http://www.fabricforming.org/</text:a><text:line-break/>“”<text:span text:style-name="Emphasis">Indian Concrete Journal,</text:span><text:line-break/>“”<text:span text:style-name="Emphasis">Public Roads,</text:span><text:line-break/>“”<text:span text:style-name="Emphasis">Concrete International</text:span><text:line-break/>“”<text:span text:style-name="Emphasis">Concrete International,</text:span><text:line-break/>“”<text:span text:style-name="Emphasis">Cement and Concrete Research,</text:span><text:line-break/>“”<text:span text:style-name="Emphasis">Annual Book of ASTM Standards,</text:span><text:line-break/><text:span text:style-name="Emphasis">Concrete.</text:span><text:line-break/><text:a xlink:type="simple" xlink:href="http://storiesofhouses.blogspot.com/" text:style-name="Internet_20_link" text:visited-style-name="Visited_20_Internet_20_Link">http://storiesofhouses.blogspot.com/</text:a><text:a xlink:type="simple" xlink:href="http://storiesofhouses.blogspot.com/2006/05/house-in-la-moraleja-madrid-by-miguel.html" text:style-name="Internet_20_link" text:visited-style-name="Visited_20_Internet_20_Link">http://storiesofhouses.blogspot.com/2006/05/house-in-la-moraleja-madrid-by-miguel.html</text:a><text:line-break/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3::11:16</meta:creation-date>
    <dc:creator>Generated</dc:creator>
    <dc:date>2026-08-23T03::11:16</dc:date>
    <dc:language>en-US</dc:language>
    <meta:editing-cycles>1</meta:editing-cycles>
    <meta:editing-duration>PT0S</meta:editing-duration>
    <dc:title>fabformwiki:research:canada:delijani:chapter_1</dc:title>
  </office:meta>
</office:document-meta>
</file>