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95ffa225da2c9cff7cfbda78bd4d25.jpg"/>
  <manifest:file-entry manifest:media-type="image/jpeg" manifest:full-path="Pictures/6084096142c6bda3b1be2fe69b6a60ce.jpg"/>
  <manifest:file-entry manifest:media-type="image/jpeg" manifest:full-path="Pictures/3b51a72c3f9181334d1820acb163f4a6.jpg"/>
  <manifest:file-entry manifest:media-type="image/jpeg" manifest:full-path="Pictures/a4854615b8bc2176ba172099c79d8291.jpg"/>
  <manifest:file-entry manifest:media-type="image/jpeg" manifest:full-path="Pictures/dace8fa9961d364fff4d96940118dada.jpg"/>
  <manifest:file-entry manifest:media-type="image/jpeg" manifest:full-path="Pictures/717870d1510218f22e72259b5a163cd3.jpg"/>
  <manifest:file-entry manifest:media-type="image/jpeg" manifest:full-path="Pictures/b6414e543844f9bcbc768d518503b626.jpg"/>
  <manifest:file-entry manifest:media-type="image/jpeg" manifest:full-path="Pictures/358bdcba413433ddfe2c7ae2abb84da8.jpg"/>
  <manifest:file-entry manifest:media-type="image/jpeg" manifest:full-path="Pictures/b04e6a99027920b534eb290b221a470f.jpg"/>
  <manifest:file-entry manifest:media-type="image/jpeg" manifest:full-path="Pictures/e44c0e65b6da4f630adcd24b945c84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research:scotland:scotland_research"/><text:bookmark-start text:name="__RefHeading___scotland_research_efforts_1"/><text:bookmark-start text:name="scotland_research_efforts"/>Scotland Research Efforts<text:bookmark-end text:name="__RefHeading___scotland_research_efforts_1"/><text:bookmark-end text:name="scotland_research_efforts"/></text:h>
      <text:p text:style-name="Plugin_DivAlign2_Justify"><text:span text:style-name="Emphasis">fabric formwork</text:span></text:p>
      <text:h text:style-name="Heading_20_2" text:outline-level="2"><text:bookmark-start text:name="__RefHeading___edinburgh_school_of_architecture_photos_2"/><text:bookmark-start text:name="edinburgh_school_of_architecture_photos"/>Edinburgh School of Architecture Photos<text:bookmark-end text:name="__RefHeading___edinburgh_school_of_architecture_photos_2"/><text:bookmark-end text:name="edinburgh_school_of_architecture_photos"/></text:h>
      <text:p text:style-name="Text_20_body"><text:line-break/></text:p>
      <text:p text:style-name="Text_20_body"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0" svg:width="42.333333333333cm" style:rel-width="100%" svg:height="31.75cm" style:rel-height="scale"><draw:image xlink:href="Pictures/1e95ffa225da2c9cff7cfbda78bd4d25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1" svg:width="31.75cm" style:rel-width="100%" svg:height="42.333333333333cm" style:rel-height="scale"><draw:image xlink:href="Pictures/6084096142c6bda3b1be2fe69b6a60ce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2" svg:width="31.75cm" style:rel-width="100%" svg:height="42.333333333333cm" style:rel-height="scale"><draw:image xlink:href="Pictures/3b51a72c3f9181334d1820acb163f4a6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3" svg:width="31.75cm" style:rel-width="100%" svg:height="42.333333333333cm" style:rel-height="scale"><draw:image xlink:href="Pictures/a4854615b8bc2176ba172099c79d8291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4" svg:width="31.75cm" style:rel-width="100%" svg:height="42.333333333333cm" style:rel-height="scale"><draw:image xlink:href="Pictures/dace8fa9961d364fff4d96940118dada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5" svg:width="31.75cm" style:rel-width="100%" svg:height="42.333333333333cm" style:rel-height="scale"><draw:image xlink:href="Pictures/717870d1510218f22e72259b5a163cd3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6" svg:width="31.75cm" style:rel-width="100%" svg:height="42.333333333333cm" style:rel-height="scale"><draw:image xlink:href="Pictures/b6414e543844f9bcbc768d518503b626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7" svg:width="42.333333333333cm" style:rel-width="100%" svg:height="31.75cm" style:rel-height="scale"><draw:image xlink:href="Pictures/358bdcba413433ddfe2c7ae2abb84da8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8" svg:width="42.333333333333cm" style:rel-width="100%" svg:height="31.75cm" style:rel-height="scale"><draw:image xlink:href="Pictures/b04e6a99027920b534eb290b221a470f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9" svg:width="42.333333333333cm" style:rel-width="100%" svg:height="31.75cm" style:rel-height="scale"><draw:image xlink:href="Pictures/e44c0e65b6da4f630adcd24b945c84d5.jpg" xlink:type="simple" xlink:show="embed" xlink:actuate="onLoad"/></draw:frame>Array</text:p></draw:text-box></draw:frame></text:p>
      <text:h text:style-name="Heading_20_2" text:outline-level="2"><text:bookmark-start text:name="__RefHeading___fabric_formed_concrete_-_edinburgh_college_of_art_3"/><text:bookmark-start text:name="fabric_formed_concrete_-_edinburgh_college_of_art"/>Fabric Formed Concrete - Edinburgh College of Art<text:bookmark-end text:name="__RefHeading___fabric_formed_concrete_-_edinburgh_college_of_art_3"/><text:bookmark-end text:name="fabric_formed_concrete_-_edinburgh_college_of_art"/></text:h>
      <text:p text:style-name="Text_20_body"><text:a xlink:type="simple" xlink:href="https://www.research.ed.ac.uk/en/projects/surface-texture-and-light" text:style-name="Internet_20_link" text:visited-style-name="Visited_20_Internet_20_Link">Surface, Texture and Light</text:a><text:line-break/></text:p>
      <text:h text:style-name="Heading_20_2" text:outline-level="2"><text:bookmark-start text:name="__RefHeading___references_4"/><text:bookmark-start text:name="references"/>References<text:bookmark-end text:name="__RefHeading___references_4"/><text:bookmark-end text:name="references"/></text:h>
      <text:p text:style-name="Text_20_body">“”<text:line-break/></text:p>
      <text:h text:style-name="Heading_20_2" text:outline-level="2"><text:bookmark-start text:name="__RefHeading___external_links_5"/><text:bookmark-start text:name="external_links"/>External Links<text:bookmark-end text:name="__RefHeading___external_links_5"/><text:bookmark-end text:name="external_links"/></text:h>
      <text:p text:style-name="Text_20_body"><text:a xlink:type="simple" xlink:href="https://www.ed.ac.uk/schools-departments/edinburgh-college-art" text:style-name="Internet_20_link" text:visited-style-name="Visited_20_Internet_20_Link">The University of Edinburgh - College of Art</text:a><text:line-break/>
<text:a xlink:type="simple" xlink:href="https://www.eca.ed.ac.uk/research/rethinking-concrete-formwork" text:style-name="Internet_20_link" text:visited-style-name="Visited_20_Internet_20_Link">Fabric Formwork - College of Art</text:a><text:line-break/>
<text:a xlink:type="simple" xlink:href="https://uel.ac.uk/about/our-schools/school-architecture-computing-engineering" text:style-name="Internet_20_link" text:visited-style-name="Visited_20_Internet_20_Link">School of Architecture - University of East Londo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01::03:48</meta:creation-date>
    <dc:creator>Generated</dc:creator>
    <dc:date>2026-08-26T01::03:48</dc:date>
    <dc:language>en-US</dc:language>
    <meta:editing-cycles>1</meta:editing-cycles>
    <meta:editing-duration>PT0S</meta:editing-duration>
    <dc:title>fabformwiki:research:scotland:scotland_research</dc:title>
  </office:meta>
</office:document-meta>
</file>