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ea5f8a5920ca90f2f64d3c220e7a4b.jpg"/>
  <manifest:file-entry manifest:media-type="image/jpeg" manifest:full-path="Pictures/07ab4b2bb363c1e470cfa1dcab425b77.jpg"/>
  <manifest:file-entry manifest:media-type="image/jpeg" manifest:full-path="Pictures/c6d6a5b57ff4fe2206c37666db5e2f91.jpg"/>
  <manifest:file-entry manifest:media-type="image/jpeg" manifest:full-path="Pictures/aa0163546acb0f55a2e78082c6cf09a0.jpg"/>
  <manifest:file-entry manifest:media-type="image/jpeg" manifest:full-path="Pictures/e3afd7498e4406420cd00bdc253c8d4c.jpg"/>
  <manifest:file-entry manifest:media-type="image/jpeg" manifest:full-path="Pictures/c66ca6652fc2b11b9da0ecd8ec1d89fa.jpg"/>
  <manifest:file-entry manifest:media-type="image/jpeg" manifest:full-path="Pictures/6ac417da088cb22a50ea5a401a19afd3.jpg"/>
  <manifest:file-entry manifest:media-type="image/jpeg" manifest:full-path="Pictures/15e8370457fcfe2e8efb4a6c1f3c5e58.jpg"/>
  <manifest:file-entry manifest:media-type="image/jpeg" manifest:full-path="Pictures/de952d782bf49834781a04c966a2ba69.jpg"/>
  <manifest:file-entry manifest:media-type="image/jpeg" manifest:full-path="Pictures/694631545a5360cee55e4cc21f5c8a00.jpg"/>
  <manifest:file-entry manifest:media-type="image/jpeg" manifest:full-path="Pictures/54c02ab1a734a5acc7a9d994a593a622.jpg"/>
  <manifest:file-entry manifest:media-type="image/jpeg" manifest:full-path="Pictures/b339d33042958489eb0ba4fa3fa9d080.jpg"/>
  <manifest:file-entry manifest:media-type="image/jpeg" manifest:full-path="Pictures/65ddbffb5728a2284047b5271dfe6a20.jpg"/>
  <manifest:file-entry manifest:media-type="image/jpeg" manifest:full-path="Pictures/119e910c5c52a457f96ed123098ee2ce.jpg"/>
  <manifest:file-entry manifest:media-type="image/jpeg" manifest:full-path="Pictures/ad88e96b890ff727e76e948b3064a000.jpg"/>
  <manifest:file-entry manifest:media-type="image/jpeg" manifest:full-path="Pictures/dcf1c6e57e1d2b09ef982c746514f721.jpg"/>
  <manifest:file-entry manifest:media-type="image/jpeg" manifest:full-path="Pictures/a47c642204b43897781f5db82aeb8c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fabric-formedconcrete.com/doku.php?id=fabformwiki:conferences" text:style-name="Internet_20_link" text:visited-style-name="Visited_20_Internet_20_Link">BACK CONFERENCES</text:a></text:span></text:p>
      <text:h text:style-name="Heading_20_1" text:outline-level="1"><text:bookmark text:name="fabformwiki:conferences:icrtc"/><text:bookmark-start text:name="__RefHeading___st_international_rilem_conference_-_textile_reinforced_concrete_ictrc_1"/><text:bookmark-start text:name="st_international_rilem_conference_-_textile_reinforced_concrete_ictrc"/>1st International RILEM Conference - Textile Reinforced Concrete (ICTRC)<text:bookmark-end text:name="__RefHeading___st_international_rilem_conference_-_textile_reinforced_concrete_ictrc_1"/><text:bookmark-end text:name="st_international_rilem_conference_-_textile_reinforced_concrete_ictrc"/></text:h>
      <text:p text:style-name="Text_20_body"><text:span text:style-name="Strong_20_Emphasis">Fabric-formed concrete member design</text:span></text:p>
      <text:h text:style-name="Heading_20_2" text:outline-level="2"><text:bookmark-start text:name="__RefHeading___conference_photos_2"/><text:bookmark-start text:name="conference_photos"/>Conference Photos<text:bookmark-end text:name="__RefHeading___conference_photos_2"/><text:bookmark-end text:name="conference_photos"/></text:h>
      <text:p text:style-name="Text_20_body"><text:line-break/></text:p>
      <text:p text:style-name="Text_20_body"><draw:frame draw:style-name="media" draw:name="Array Legend" text:anchor-type="as-char" draw:z-index="0" svg:width="26.3525cm" style:rel-width="100%"><draw:text-box><text:p text:style-name="legendcenter"><draw:frame draw:style-name="media" draw:name="Array" text:anchor-type="as-char" draw:z-index="0" svg:width="26.3525cm" style:rel-width="100%" svg:height="38.682083333333cm" style:rel-height="scale"><draw:image xlink:href="Pictures/3fea5f8a5920ca90f2f64d3c220e7a4b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" svg:width="42.333333333333cm" style:rel-width="100%" svg:height="31.75cm" style:rel-height="scale"><draw:image xlink:href="Pictures/07ab4b2bb363c1e470cfa1dcab425b77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2" svg:width="42.333333333333cm" style:rel-width="100%" svg:height="31.75cm" style:rel-height="scale"><draw:image xlink:href="Pictures/c6d6a5b57ff4fe2206c37666db5e2f91.jpg" xlink:type="simple" xlink:show="embed" xlink:actuate="onLoad"/></draw:frame>Array</text:p></draw:text-box></draw:frame><draw:frame draw:style-name="media" draw:name="Array Legend" text:anchor-type="as-char" draw:z-index="0" svg:width="31.75cm" style:rel-width="100%"><draw:text-box><text:p text:style-name="legendcenter"><draw:frame draw:style-name="media" draw:name="Array" text:anchor-type="as-char" draw:z-index="3" svg:width="31.75cm" style:rel-width="100%" svg:height="42.333333333333cm" style:rel-height="scale"><draw:image xlink:href="Pictures/aa0163546acb0f55a2e78082c6cf09a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4" svg:width="42.333333333333cm" style:rel-width="100%" svg:height="31.75cm" style:rel-height="scale"><draw:image xlink:href="Pictures/e3afd7498e4406420cd00bdc253c8d4c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5" svg:width="42.333333333333cm" style:rel-width="100%" svg:height="31.75cm" style:rel-height="scale"><draw:image xlink:href="Pictures/c66ca6652fc2b11b9da0ecd8ec1d89fa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6" svg:width="42.333333333333cm" style:rel-width="100%" svg:height="31.75cm" style:rel-height="scale"><draw:image xlink:href="Pictures/6ac417da088cb22a50ea5a401a19afd3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7" svg:width="42.333333333333cm" style:rel-width="100%" svg:height="31.75cm" style:rel-height="scale"><draw:image xlink:href="Pictures/15e8370457fcfe2e8efb4a6c1f3c5e58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8" svg:width="42.333333333333cm" style:rel-width="100%" svg:height="31.75cm" style:rel-height="scale"><draw:image xlink:href="Pictures/de952d782bf49834781a04c966a2ba69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9" svg:width="42.333333333333cm" style:rel-width="100%" svg:height="31.75cm" style:rel-height="scale"><draw:image xlink:href="Pictures/694631545a5360cee55e4cc21f5c8a0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0" svg:width="42.333333333333cm" style:rel-width="100%" svg:height="31.75cm" style:rel-height="scale"><draw:image xlink:href="Pictures/54c02ab1a734a5acc7a9d994a593a622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1" svg:width="42.333333333333cm" style:rel-width="100%" svg:height="31.75cm" style:rel-height="scale"><draw:image xlink:href="Pictures/b339d33042958489eb0ba4fa3fa9d08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2" svg:width="42.333333333333cm" style:rel-width="100%" svg:height="31.75cm" style:rel-height="scale"><draw:image xlink:href="Pictures/65ddbffb5728a2284047b5271dfe6a2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3" svg:width="42.333333333333cm" style:rel-width="100%" svg:height="31.75cm" style:rel-height="scale"><draw:image xlink:href="Pictures/119e910c5c52a457f96ed123098ee2ce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4" svg:width="42.333333333333cm" style:rel-width="100%" svg:height="31.75cm" style:rel-height="scale"><draw:image xlink:href="Pictures/ad88e96b890ff727e76e948b3064a000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5" svg:width="42.333333333333cm" style:rel-width="100%" svg:height="31.75cm" style:rel-height="scale"><draw:image xlink:href="Pictures/dcf1c6e57e1d2b09ef982c746514f721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6" svg:width="42.333333333333cm" style:rel-width="100%" svg:height="31.75cm" style:rel-height="scale"><draw:image xlink:href="Pictures/a47c642204b43897781f5db82aeb8cd1.jpg" xlink:type="simple" xlink:show="embed" xlink:actuate="onLoad"/></draw:frame>Array</text:p></draw:text-box></draw:frame></text:p>
      <text:h text:style-name="Heading_20_2" text:outline-level="2"><text:bookmark-start text:name="__RefHeading___external_links_3"/><text:bookmark-start text:name="external_links"/>External Links<text:bookmark-end text:name="__RefHeading___external_links_3"/><text:bookmark-end text:name="external_links"/></text:h>
      <text:p text:style-name="Text_20_body"><text:a xlink:type="simple" xlink:href="http://www.ita.rwth-aachen.de/" text:style-name="Internet_20_link" text:visited-style-name="Visited_20_Internet_20_Link">RWTH Aachen University - Institute of Textile Technology</text:a><text:line-break/>
<text:a xlink:type="simple" xlink:href="http://www.rilem.org/gene/main.php" text:style-name="Internet_20_link" text:visited-style-name="Visited_20_Internet_20_Link">RILEM - International union of laboratories and experts in construction materials, systems and structures</text:a><text:line-break/>
<text:a xlink:type="simple" xlink:href="http://www.gtecz.com/en/" text:style-name="Internet_20_link" text:visited-style-name="Visited_20_Internet_20_Link">G.tecz - German technologies and engineering concept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09::56:29</meta:creation-date>
    <dc:creator>Generated</dc:creator>
    <dc:date>2026-08-26T09::56:29</dc:date>
    <dc:language>en-US</dc:language>
    <meta:editing-cycles>1</meta:editing-cycles>
    <meta:editing-duration>PT0S</meta:editing-duration>
    <dc:title>fabformwiki:conferences:icrtc</dc:title>
  </office:meta>
</office:document-meta>
</file>